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0.811cm"/>
    </style:style>
    <style:style style:name="co3" style:family="table-column">
      <style:table-column-properties fo:break-before="auto" style:column-width="0.616cm"/>
    </style:style>
    <style:style style:name="co4" style:family="table-column">
      <style:table-column-properties fo:break-before="auto" style:column-width="1.035cm"/>
    </style:style>
    <style:style style:name="co5" style:family="table-column">
      <style:table-column-properties fo:break-before="auto" style:column-width="1.203cm"/>
    </style:style>
    <style:style style:name="co6" style:family="table-column">
      <style:table-column-properties fo:break-before="auto" style:column-width="1.258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PageStyle_5f_List1">
      <style:table-properties table:display="true" style:writing-mode="lr-tb"/>
    </style:style>
    <style:style style:name="ta2" style:family="table" style:master-page-name="PageStyle_5f_rozpis">
      <style:table-properties table:display="true" style:writing-mode="lr-tb"/>
    </style:style>
    <style:style style:name="ta3" style:family="table" style:master-page-name="PageStyle_5f_po_20_hracich">
      <style:table-properties table:display="true" style:writing-mode="lr-tb"/>
    </style:style>
    <style:style style:name="ta4" style:family="table" style:master-page-name="PageStyle_5f_dohromady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List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 table:number-rows-repeated="3">
          <table:table-cell table:number-columns-repeated="102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AFG</text:p>
          </table:table-cell>
          <table:table-cell office:value-type="float" office:value="0">
            <text:p>0</text:p>
          </table:table-cell>
          <table:table-cell table:number-columns-repeated="1021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EX</text:p>
          </table:table-cell>
          <table:table-cell office:value-type="float" office:value="0.00531326315939412">
            <text:p>0,01</text:p>
          </table:table-cell>
          <table:table-cell table:number-columns-repeated="1021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JAP</text:p>
          </table:table-cell>
          <table:table-cell office:value-type="float" office:value="0.0526213202589512">
            <text:p>0,05</text:p>
          </table:table-cell>
          <table:table-cell table:number-columns-repeated="1021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OST</text:p>
          </table:table-cell>
          <table:table-cell office:value-type="float" office:value="0.392884488409667">
            <text:p>0,39</text:p>
          </table:table-cell>
          <table:table-cell table:number-columns-repeated="1021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BRU</text:p>
          </table:table-cell>
          <table:table-cell office:value-type="float" office:value="0.438147274342675">
            <text:p>0,44</text:p>
          </table:table-cell>
          <table:table-cell table:number-columns-repeated="1021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EST</text:p>
          </table:table-cell>
          <table:table-cell office:value-type="float" office:value="0.622731014593245">
            <text:p>0,62</text:p>
          </table:table-cell>
          <table:table-cell table:number-columns-repeated="1021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RUS</text:p>
          </table:table-cell>
          <table:table-cell office:value-type="float" office:value="0.729887671344501">
            <text:p>0,73</text:p>
          </table:table-cell>
          <table:table-cell table:number-columns-repeated="1021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10"/>
          <table:table-cell office:value-type="string">
            <text:p>insert into liha_rozpis values(kolo,doma,host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2"/>
          <table:table-cell table:formula="of:=INDEX([.$B$4:.$B$10];[.E15];1)" office:value-type="string" office:string-value="AFG">
            <text:p>AFG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/>
          <table:table-cell table:formula="of:=INDEX([.$B$4:.$B$10];[.E16];1)" office:value-type="string" office:string-value="RUS">
            <text:p>RUS</text:p>
          </table:table-cell>
          <table:table-cell table:formula="of:=INDEX([.$B$4:.$B$10];[.F16];1)" office:value-type="string" office:string-value="MEX">
            <text:p>MEX</text:p>
          </table:table-cell>
          <table:table-cell/>
          <table:table-cell table:formula="of:=CONCATENATE(&quot;insert into liha_rozpis values(&quot;;[.D15];&quot;,'&quot;;[.H16];&quot;','&quot;;[.I16];&quot;');&quot;)" office:value-type="string" office:string-value="insert into liha_rozpis values(1,'RUS','MEX');">
            <text:p>insert into liha_rozpis values(1,'RUS','MEX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/>
          <table:table-cell table:formula="of:=INDEX([.$B$4:.$B$10];[.E17];1)" office:value-type="string" office:string-value="EST">
            <text:p>EST</text:p>
          </table:table-cell>
          <table:table-cell table:formula="of:=INDEX([.$B$4:.$B$10];[.F17];1)" office:value-type="string" office:string-value="JAP">
            <text:p>JAP</text:p>
          </table:table-cell>
          <table:table-cell/>
          <table:table-cell table:formula="of:=CONCATENATE(&quot;insert into liha_rozpis values(&quot;;[.D16];&quot;,'&quot;;[.H17];&quot;','&quot;;[.I17];&quot;');&quot;)" office:value-type="string" office:string-value="insert into liha_rozpis values(1,'EST','JAP');">
            <text:p>insert into liha_rozpis values(1,'EST','JAP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/>
          <table:table-cell table:formula="of:=INDEX([.$B$4:.$B$10];[.E18];1)" office:value-type="string" office:string-value="BRU">
            <text:p>BRU</text:p>
          </table:table-cell>
          <table:table-cell table:formula="of:=INDEX([.$B$4:.$B$10];[.F18];1)" office:value-type="string" office:string-value="OST">
            <text:p>OST</text:p>
          </table:table-cell>
          <table:table-cell/>
          <table:table-cell table:formula="of:=CONCATENATE(&quot;insert into liha_rozpis values(&quot;;[.D17];&quot;,'&quot;;[.H18];&quot;','&quot;;[.I18];&quot;');&quot;)" office:value-type="string" office:string-value="insert into liha_rozpis values(1,'BRU','OST');">
            <text:p>insert into liha_rozpis values(1,'BRU','OST'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2">
            <text:p>2</text:p>
          </table:table-cell>
          <table:table-cell table:number-columns-repeated="2"/>
          <table:table-cell table:formula="of:=INDEX([.$B$4:.$B$10];[.E20];1)" office:value-type="string" office:string-value="MEX">
            <text:p>MEX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/>
          <table:table-cell table:formula="of:=INDEX([.$B$4:.$B$10];[.E21];1)" office:value-type="string" office:string-value="BRU">
            <text:p>BRU</text:p>
          </table:table-cell>
          <table:table-cell table:formula="of:=INDEX([.$B$4:.$B$10];[.F21];1)" office:value-type="string" office:string-value="EST">
            <text:p>EST</text:p>
          </table:table-cell>
          <table:table-cell/>
          <table:table-cell table:formula="of:=CONCATENATE(&quot;insert into liha_rozpis values(&quot;;[.D20];&quot;,'&quot;;[.H21];&quot;','&quot;;[.I21];&quot;');&quot;)" office:value-type="string" office:string-value="insert into liha_rozpis values(2,'BRU','EST');">
            <text:p>insert into liha_rozpis values(2,'BRU','EST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/>
          <table:table-cell table:formula="of:=INDEX([.$B$4:.$B$10];[.E22];1)" office:value-type="string" office:string-value="OST">
            <text:p>OST</text:p>
          </table:table-cell>
          <table:table-cell table:formula="of:=INDEX([.$B$4:.$B$10];[.F22];1)" office:value-type="string" office:string-value="RUS">
            <text:p>RUS</text:p>
          </table:table-cell>
          <table:table-cell/>
          <table:table-cell table:formula="of:=CONCATENATE(&quot;insert into liha_rozpis values(&quot;;[.D21];&quot;,'&quot;;[.H22];&quot;','&quot;;[.I22];&quot;');&quot;)" office:value-type="string" office:string-value="insert into liha_rozpis values(2,'OST','RUS');">
            <text:p>insert into liha_rozpis values(2,'OST','RUS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/>
          <table:table-cell table:formula="of:=INDEX([.$B$4:.$B$10];[.E23];1)" office:value-type="string" office:string-value="JAP">
            <text:p>JAP</text:p>
          </table:table-cell>
          <table:table-cell table:formula="of:=INDEX([.$B$4:.$B$10];[.F23];1)" office:value-type="string" office:string-value="AFG">
            <text:p>AFG</text:p>
          </table:table-cell>
          <table:table-cell/>
          <table:table-cell table:formula="of:=CONCATENATE(&quot;insert into liha_rozpis values(&quot;;[.D22];&quot;,'&quot;;[.H23];&quot;','&quot;;[.I23];&quot;');&quot;)" office:value-type="string" office:string-value="insert into liha_rozpis values(2,'JAP','AFG');">
            <text:p>insert into liha_rozpis values(2,'JAP','AFG'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3">
            <text:p>3</text:p>
          </table:table-cell>
          <table:table-cell table:number-columns-repeated="2"/>
          <table:table-cell table:formula="of:=INDEX([.$B$4:.$B$10];[.E25];1)" office:value-type="string" office:string-value="JAP">
            <text:p>JAP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/>
          <table:table-cell table:formula="of:=INDEX([.$B$4:.$B$10];[.E26];1)" office:value-type="string" office:string-value="EST">
            <text:p>EST</text:p>
          </table:table-cell>
          <table:table-cell table:formula="of:=INDEX([.$B$4:.$B$10];[.F26];1)" office:value-type="string" office:string-value="RUS">
            <text:p>RUS</text:p>
          </table:table-cell>
          <table:table-cell/>
          <table:table-cell table:formula="of:=CONCATENATE(&quot;insert into liha_rozpis values(&quot;;[.D25];&quot;,'&quot;;[.H26];&quot;','&quot;;[.I26];&quot;');&quot;)" office:value-type="string" office:string-value="insert into liha_rozpis values(3,'EST','RUS');">
            <text:p>insert into liha_rozpis values(3,'EST','RUS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/>
          <table:table-cell table:formula="of:=INDEX([.$B$4:.$B$10];[.E27];1)" office:value-type="string" office:string-value="AFG">
            <text:p>AFG</text:p>
          </table:table-cell>
          <table:table-cell table:formula="of:=INDEX([.$B$4:.$B$10];[.F27];1)" office:value-type="string" office:string-value="BRU">
            <text:p>BRU</text:p>
          </table:table-cell>
          <table:table-cell/>
          <table:table-cell table:formula="of:=CONCATENATE(&quot;insert into liha_rozpis values(&quot;;[.D26];&quot;,'&quot;;[.H27];&quot;','&quot;;[.I27];&quot;');&quot;)" office:value-type="string" office:string-value="insert into liha_rozpis values(3,'AFG','BRU');">
            <text:p>insert into liha_rozpis values(3,'AFG','BRU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/>
          <table:table-cell table:formula="of:=INDEX([.$B$4:.$B$10];[.E28];1)" office:value-type="string" office:string-value="MEX">
            <text:p>MEX</text:p>
          </table:table-cell>
          <table:table-cell table:formula="of:=INDEX([.$B$4:.$B$10];[.F28];1)" office:value-type="string" office:string-value="OST">
            <text:p>OST</text:p>
          </table:table-cell>
          <table:table-cell/>
          <table:table-cell table:formula="of:=CONCATENATE(&quot;insert into liha_rozpis values(&quot;;[.D27];&quot;,'&quot;;[.H28];&quot;','&quot;;[.I28];&quot;');&quot;)" office:value-type="string" office:string-value="insert into liha_rozpis values(3,'MEX','OST');">
            <text:p>insert into liha_rozpis values(3,'MEX','OST'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4">
            <text:p>4</text:p>
          </table:table-cell>
          <table:table-cell table:number-columns-repeated="2"/>
          <table:table-cell table:formula="of:=INDEX([.$B$4:.$B$10];[.E30];1)" office:value-type="string" office:string-value="OST">
            <text:p>OST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/>
          <table:table-cell table:formula="of:=INDEX([.$B$4:.$B$10];[.E31];1)" office:value-type="string" office:string-value="RUS">
            <text:p>RUS</text:p>
          </table:table-cell>
          <table:table-cell table:formula="of:=INDEX([.$B$4:.$B$10];[.F31];1)" office:value-type="string" office:string-value="AFG">
            <text:p>AFG</text:p>
          </table:table-cell>
          <table:table-cell/>
          <table:table-cell table:formula="of:=CONCATENATE(&quot;insert into liha_rozpis values(&quot;;[.D30];&quot;,'&quot;;[.H31];&quot;','&quot;;[.I31];&quot;');&quot;)" office:value-type="string" office:string-value="insert into liha_rozpis values(4,'RUS','AFG');">
            <text:p>insert into liha_rozpis values(4,'RUS','AFG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/>
          <table:table-cell table:formula="of:=INDEX([.$B$4:.$B$10];[.E32];1)" office:value-type="string" office:string-value="MEX">
            <text:p>MEX</text:p>
          </table:table-cell>
          <table:table-cell table:formula="of:=INDEX([.$B$4:.$B$10];[.F32];1)" office:value-type="string" office:string-value="EST">
            <text:p>EST</text:p>
          </table:table-cell>
          <table:table-cell/>
          <table:table-cell table:formula="of:=CONCATENATE(&quot;insert into liha_rozpis values(&quot;;[.D31];&quot;,'&quot;;[.H32];&quot;','&quot;;[.I32];&quot;');&quot;)" office:value-type="string" office:string-value="insert into liha_rozpis values(4,'MEX','EST');">
            <text:p>insert into liha_rozpis values(4,'MEX','EST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/>
          <table:table-cell table:formula="of:=INDEX([.$B$4:.$B$10];[.E33];1)" office:value-type="string" office:string-value="BRU">
            <text:p>BRU</text:p>
          </table:table-cell>
          <table:table-cell table:formula="of:=INDEX([.$B$4:.$B$10];[.F33];1)" office:value-type="string" office:string-value="JAP">
            <text:p>JAP</text:p>
          </table:table-cell>
          <table:table-cell/>
          <table:table-cell table:formula="of:=CONCATENATE(&quot;insert into liha_rozpis values(&quot;;[.D32];&quot;,'&quot;;[.H33];&quot;','&quot;;[.I33];&quot;');&quot;)" office:value-type="string" office:string-value="insert into liha_rozpis values(4,'BRU','JAP');">
            <text:p>insert into liha_rozpis values(4,'BRU','JAP'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5">
            <text:p>5</text:p>
          </table:table-cell>
          <table:table-cell table:number-columns-repeated="2"/>
          <table:table-cell table:formula="of:=INDEX([.$B$4:.$B$10];[.E35];1)" office:value-type="string" office:string-value="BRU">
            <text:p>BRU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/>
          <table:table-cell table:formula="of:=INDEX([.$B$4:.$B$10];[.E36];1)" office:value-type="string" office:string-value="EST">
            <text:p>EST</text:p>
          </table:table-cell>
          <table:table-cell table:formula="of:=INDEX([.$B$4:.$B$10];[.F36];1)" office:value-type="string" office:string-value="OST">
            <text:p>OST</text:p>
          </table:table-cell>
          <table:table-cell/>
          <table:table-cell table:formula="of:=CONCATENATE(&quot;insert into liha_rozpis values(&quot;;[.D35];&quot;,'&quot;;[.H36];&quot;','&quot;;[.I36];&quot;');&quot;)" office:value-type="string" office:string-value="insert into liha_rozpis values(5,'EST','OST');">
            <text:p>insert into liha_rozpis values(5,'EST','OST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/>
          <table:table-cell table:formula="of:=INDEX([.$B$4:.$B$10];[.E37];1)" office:value-type="string" office:string-value="JAP">
            <text:p>JAP</text:p>
          </table:table-cell>
          <table:table-cell table:formula="of:=INDEX([.$B$4:.$B$10];[.F37];1)" office:value-type="string" office:string-value="RUS">
            <text:p>RUS</text:p>
          </table:table-cell>
          <table:table-cell/>
          <table:table-cell table:formula="of:=CONCATENATE(&quot;insert into liha_rozpis values(&quot;;[.D36];&quot;,'&quot;;[.H37];&quot;','&quot;;[.I37];&quot;');&quot;)" office:value-type="string" office:string-value="insert into liha_rozpis values(5,'JAP','RUS');">
            <text:p>insert into liha_rozpis values(5,'JAP','RUS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/>
          <table:table-cell table:formula="of:=INDEX([.$B$4:.$B$10];[.E38];1)" office:value-type="string" office:string-value="AFG">
            <text:p>AFG</text:p>
          </table:table-cell>
          <table:table-cell table:formula="of:=INDEX([.$B$4:.$B$10];[.F38];1)" office:value-type="string" office:string-value="MEX">
            <text:p>MEX</text:p>
          </table:table-cell>
          <table:table-cell/>
          <table:table-cell table:formula="of:=CONCATENATE(&quot;insert into liha_rozpis values(&quot;;[.D37];&quot;,'&quot;;[.H38];&quot;','&quot;;[.I38];&quot;');&quot;)" office:value-type="string" office:string-value="insert into liha_rozpis values(5,'AFG','MEX');">
            <text:p>insert into liha_rozpis values(5,'AFG','MEX'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6">
            <text:p>6</text:p>
          </table:table-cell>
          <table:table-cell table:number-columns-repeated="2"/>
          <table:table-cell table:formula="of:=INDEX([.$B$4:.$B$10];[.E40];1)" office:value-type="string" office:string-value="EST">
            <text:p>EST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/>
          <table:table-cell table:formula="of:=INDEX([.$B$4:.$B$10];[.E41];1)" office:value-type="string" office:string-value="RUS">
            <text:p>RUS</text:p>
          </table:table-cell>
          <table:table-cell table:formula="of:=INDEX([.$B$4:.$B$10];[.F41];1)" office:value-type="string" office:string-value="BRU">
            <text:p>BRU</text:p>
          </table:table-cell>
          <table:table-cell/>
          <table:table-cell table:formula="of:=CONCATENATE(&quot;insert into liha_rozpis values(&quot;;[.D40];&quot;,'&quot;;[.H41];&quot;','&quot;;[.I41];&quot;');&quot;)" office:value-type="string" office:string-value="insert into liha_rozpis values(6,'RUS','BRU');">
            <text:p>insert into liha_rozpis values(6,'RUS','BRU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/>
          <table:table-cell table:formula="of:=INDEX([.$B$4:.$B$10];[.E42];1)" office:value-type="string" office:string-value="OST">
            <text:p>OST</text:p>
          </table:table-cell>
          <table:table-cell table:formula="of:=INDEX([.$B$4:.$B$10];[.F42];1)" office:value-type="string" office:string-value="AFG">
            <text:p>AFG</text:p>
          </table:table-cell>
          <table:table-cell/>
          <table:table-cell table:formula="of:=CONCATENATE(&quot;insert into liha_rozpis values(&quot;;[.D41];&quot;,'&quot;;[.H42];&quot;','&quot;;[.I42];&quot;');&quot;)" office:value-type="string" office:string-value="insert into liha_rozpis values(6,'OST','AFG');">
            <text:p>insert into liha_rozpis values(6,'OST','AFG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/>
          <table:table-cell table:formula="of:=INDEX([.$B$4:.$B$10];[.E43];1)" office:value-type="string" office:string-value="MEX">
            <text:p>MEX</text:p>
          </table:table-cell>
          <table:table-cell table:formula="of:=INDEX([.$B$4:.$B$10];[.F43];1)" office:value-type="string" office:string-value="JAP">
            <text:p>JAP</text:p>
          </table:table-cell>
          <table:table-cell/>
          <table:table-cell table:formula="of:=CONCATENATE(&quot;insert into liha_rozpis values(&quot;;[.D42];&quot;,'&quot;;[.H43];&quot;','&quot;;[.I43];&quot;');&quot;)" office:value-type="string" office:string-value="insert into liha_rozpis values(6,'MEX','JAP');">
            <text:p>insert into liha_rozpis values(6,'MEX','JAP');</text:p>
          </table:table-cell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3"/>
          <table:table-cell table:number-columns-repeated="2" office:value-type="float" office:value="7">
            <text:p>7</text:p>
          </table:table-cell>
          <table:table-cell table:number-columns-repeated="2"/>
          <table:table-cell table:formula="of:=INDEX([.$B$4:.$B$10];[.E45];1)" office:value-type="string" office:string-value="RUS">
            <text:p>RUS</text:p>
          </table:table-cell>
          <table:table-cell table:number-columns-repeated="1016"/>
        </table:table-row>
        <table:table-row table:style-name="ro1">
          <table:table-cell table:number-columns-repeated="3"/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/>
          <table:table-cell table:formula="of:=INDEX([.$B$4:.$B$10];[.E46];1)" office:value-type="string" office:string-value="AFG">
            <text:p>AFG</text:p>
          </table:table-cell>
          <table:table-cell table:formula="of:=INDEX([.$B$4:.$B$10];[.F46];1)" office:value-type="string" office:string-value="EST">
            <text:p>EST</text:p>
          </table:table-cell>
          <table:table-cell/>
          <table:table-cell table:formula="of:=CONCATENATE(&quot;insert into liha_rozpis values(&quot;;[.D45];&quot;,'&quot;;[.H46];&quot;','&quot;;[.I46];&quot;');&quot;)" office:value-type="string" office:string-value="insert into liha_rozpis values(7,'AFG','EST');">
            <text:p>insert into liha_rozpis values(7,'AFG','EST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/>
          <table:table-cell table:formula="of:=INDEX([.$B$4:.$B$10];[.E47];1)" office:value-type="string" office:string-value="BRU">
            <text:p>BRU</text:p>
          </table:table-cell>
          <table:table-cell table:formula="of:=INDEX([.$B$4:.$B$10];[.F47];1)" office:value-type="string" office:string-value="MEX">
            <text:p>MEX</text:p>
          </table:table-cell>
          <table:table-cell/>
          <table:table-cell table:formula="of:=CONCATENATE(&quot;insert into liha_rozpis values(&quot;;[.D46];&quot;,'&quot;;[.H47];&quot;','&quot;;[.I47];&quot;');&quot;)" office:value-type="string" office:string-value="insert into liha_rozpis values(7,'BRU','MEX');">
            <text:p>insert into liha_rozpis values(7,'BRU','MEX');</text:p>
          </table:table-cell>
          <table:table-cell table:number-columns-repeated="1013"/>
        </table:table-row>
        <table:table-row table:style-name="ro1">
          <table:table-cell table:number-columns-repeated="3"/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/>
          <table:table-cell table:formula="of:=INDEX([.$B$4:.$B$10];[.E48];1)" office:value-type="string" office:string-value="JAP">
            <text:p>JAP</text:p>
          </table:table-cell>
          <table:table-cell table:formula="of:=INDEX([.$B$4:.$B$10];[.F48];1)" office:value-type="string" office:string-value="OST">
            <text:p>OST</text:p>
          </table:table-cell>
          <table:table-cell/>
          <table:table-cell table:formula="of:=CONCATENATE(&quot;insert into liha_rozpis values(&quot;;[.D47];&quot;,'&quot;;[.H48];&quot;','&quot;;[.I48];&quot;');&quot;)" office:value-type="string" office:string-value="insert into liha_rozpis values(7,'JAP','OST');">
            <text:p>insert into liha_rozpis values(7,'JAP','OST');</text:p>
          </table:table-cell>
          <table:table-cell table:number-columns-repeated="1013"/>
        </table:table-row>
      </table:table>
      <table:table table:name="rozpis" table:style-name="ta2">
        <table:table-column table:style-name="co2" table:default-cell-style-name="Default"/>
        <table:table-column table:style-name="co1" table:number-columns-repeated="1023" table:default-cell-style-name="Default"/>
        <table:table-row table:style-name="ro1" table:visibility="collapse" table:number-rows-repeated="3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nedele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AFG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RUS</text:p>
          </table:table-cell>
          <table:table-cell office:value-type="string">
            <text:p>MEX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EST</text:p>
          </table:table-cell>
          <table:table-cell office:value-type="string">
            <text:p>JAP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OST</text:p>
          </table:table-cell>
          <table:table-cell table:number-columns-repeated="1021"/>
        </table:table-row>
        <table:table-row table:style-name="ro1">
          <table:table-cell office:value-type="string">
            <text:p>pondeli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MEX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EST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OST</text:p>
          </table:table-cell>
          <table:table-cell office:value-type="string">
            <text:p>RUS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JAP</text:p>
          </table:table-cell>
          <table:table-cell office:value-type="string">
            <text:p>AFG</text:p>
          </table:table-cell>
          <table:table-cell table:number-columns-repeated="1021"/>
        </table:table-row>
        <table:table-row table:style-name="ro1">
          <table:table-cell office:value-type="string">
            <text:p>utery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JAP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EST</text:p>
          </table:table-cell>
          <table:table-cell office:value-type="string">
            <text:p>RUS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AFG</text:p>
          </table:table-cell>
          <table:table-cell office:value-type="string">
            <text:p>BRU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MEX</text:p>
          </table:table-cell>
          <table:table-cell office:value-type="string">
            <text:p>OST</text:p>
          </table:table-cell>
          <table:table-cell table:number-columns-repeated="1021"/>
        </table:table-row>
        <table:table-row table:style-name="ro1">
          <table:table-cell office:value-type="string">
            <text:p>streda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OST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RUS</text:p>
          </table:table-cell>
          <table:table-cell office:value-type="string">
            <text:p>AFG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MEX</text:p>
          </table:table-cell>
          <table:table-cell office:value-type="string">
            <text:p>EST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JAP</text:p>
          </table:table-cell>
          <table:table-cell table:number-columns-repeated="1021"/>
        </table:table-row>
        <table:table-row table:style-name="ro1">
          <table:table-cell office:value-type="string">
            <text:p>ctvrtek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BRU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EST</text:p>
          </table:table-cell>
          <table:table-cell office:value-type="string">
            <text:p>OST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JAP</text:p>
          </table:table-cell>
          <table:table-cell office:value-type="string">
            <text:p>RUS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AFG</text:p>
          </table:table-cell>
          <table:table-cell office:value-type="string">
            <text:p>MEX</text:p>
          </table:table-cell>
          <table:table-cell table:number-columns-repeated="1021"/>
        </table:table-row>
        <table:table-row table:style-name="ro1">
          <table:table-cell office:value-type="string">
            <text:p>patek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EST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RUS</text:p>
          </table:table-cell>
          <table:table-cell office:value-type="string">
            <text:p>BRU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OST</text:p>
          </table:table-cell>
          <table:table-cell office:value-type="string">
            <text:p>AFG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MEX</text:p>
          </table:table-cell>
          <table:table-cell office:value-type="string">
            <text:p>JAP</text:p>
          </table:table-cell>
          <table:table-cell table:number-columns-repeated="1021"/>
        </table:table-row>
        <table:table-row table:style-name="ro1">
          <table:table-cell office:value-type="string">
            <text:p>sobota</text:p>
          </table:table-cell>
          <table:table-cell table:number-columns-repeated="1023"/>
        </table:table-row>
        <table:table-row table:style-name="ro1">
          <table:table-cell/>
          <table:table-cell table:style-name="ce1" office:value-type="string">
            <text:p>RUS</text:p>
          </table:table-cell>
          <table:table-cell table:style-name="ce1" office:value-type="string">
            <text:p>pauza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AFG</text:p>
          </table:table-cell>
          <table:table-cell office:value-type="string">
            <text:p>EST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MEX</text:p>
          </table:table-cell>
          <table:table-cell table:number-columns-repeated="1021"/>
        </table:table-row>
        <table:table-row table:style-name="ro1">
          <table:table-cell/>
          <table:table-cell office:value-type="string">
            <text:p>JAP</text:p>
          </table:table-cell>
          <table:table-cell office:value-type="string">
            <text:p>OST</text:p>
          </table:table-cell>
          <table:table-cell table:number-columns-repeated="1021"/>
        </table:table-row>
      </table:table>
      <table:table table:name="po hracich" table:style-name="ta3">
        <table:table-column table:style-name="co1" table:number-columns-repeated="1024" table:default-cell-style-name="Default"/>
        <table:table-row table:style-name="ro1" table:number-rows-repeated="4">
          <table:table-cell table:number-columns-repeated="102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AFG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RUS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EST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BRU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MEX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BRU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O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AFG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JAP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JAP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E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AFG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MEX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O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RUS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BRU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MEX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BRU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BRU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EST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JAP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AFG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E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EST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RUS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OST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MEX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RUS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AFG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BRU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JAP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table:number-columns-repeated="4"/>
          <table:table-cell office:value-type="string">
            <text:p>JAP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pauza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MEX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JAP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nedele</text:p>
          </table:table-cell>
          <table:table-cell office:value-type="string">
            <text:p>O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pauza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E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RUS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MEX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pondeli</text:p>
          </table:table-cell>
          <table:table-cell office:value-type="string">
            <text:p>AFG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pauza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RUS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BRU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utery</text:p>
          </table:table-cell>
          <table:table-cell office:value-type="string">
            <text:p>O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pauza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AFG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OST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O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E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treda</text:p>
          </table:table-cell>
          <table:table-cell office:value-type="string">
            <text:p>JAP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pauza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OST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RUS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tvrtek</text:p>
          </table:table-cell>
          <table:table-cell office:value-type="string">
            <text:p>MEX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pauza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RUS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pauza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BRU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AFG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04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patek</text:p>
          </table:table-cell>
          <table:table-cell office:value-type="string">
            <text:p>JAP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pauza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EST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MEX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04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bota</text:p>
          </table:table-cell>
          <table:table-cell office:value-type="string">
            <text:p>OST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table:number-columns-repeated="4"/>
          <table:table-cell office:value-type="string">
            <text:p>pauza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3"/>
          <table:table-cell office:value-type="string">
            <text:p>RUS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04"/>
        </table:table-row>
      </table:table>
      <table:table table:name="dohromady" table:style-name="ta4" table:print-ranges="dohromady.A5:dohromady.H60">
        <office:forms form:automatic-focus="false" form:apply-design-mode="false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5" table:number-columns-repeated="3" table:default-cell-style-name="Default"/>
        <table:table-column table:style-name="co6" table:default-cell-style-name="Default"/>
        <table:table-column table:style-name="co1" table:number-columns-repeated="1016" table:default-cell-style-name="Default"/>
        <table:table-row table:style-name="ro1" table:visibility="collapse" table:number-rows-repeated="3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nedele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AFG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AFG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RUS</text:p>
          </table:table-cell>
          <table:table-cell office:value-type="string">
            <text:p>MEX</text:p>
          </table:table-cell>
          <table:table-cell/>
          <table:table-cell office:value-type="string">
            <text:p>AFG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EST</text:p>
          </table:table-cell>
          <table:table-cell office:value-type="string">
            <text:p>JAP</text:p>
          </table:table-cell>
          <table:table-cell/>
          <table:table-cell office:value-type="string">
            <text:p>AFG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OST</text:p>
          </table:table-cell>
          <table:table-cell/>
          <table:table-cell office:value-type="string">
            <text:p>AFG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 office:value-type="string">
            <text:p>pondeli</text:p>
          </table:table-cell>
          <table:table-cell table:number-columns-repeated="3"/>
          <table:table-cell office:value-type="string">
            <text:p>AFG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MEX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AFG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EST</text:p>
          </table:table-cell>
          <table:table-cell/>
          <table:table-cell office:value-type="string">
            <text:p>BRU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OST</text:p>
          </table:table-cell>
          <table:table-cell office:value-type="string">
            <text:p>RUS</text:p>
          </table:table-cell>
          <table:table-cell/>
          <table:table-cell office:value-type="string">
            <text:p>BRU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JAP</text:p>
          </table:table-cell>
          <table:table-cell office:value-type="string">
            <text:p>AFG</text:p>
          </table:table-cell>
          <table:table-cell/>
          <table:table-cell office:value-type="string">
            <text:p>BRU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 office:value-type="string">
            <text:p>utery</text:p>
          </table:table-cell>
          <table:table-cell table:number-columns-repeated="3"/>
          <table:table-cell office:value-type="string">
            <text:p>BRU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JAP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BRU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EST</text:p>
          </table:table-cell>
          <table:table-cell office:value-type="string">
            <text:p>RUS</text:p>
          </table:table-cell>
          <table:table-cell/>
          <table:table-cell office:value-type="string">
            <text:p>BRU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AFG</text:p>
          </table:table-cell>
          <table:table-cell office:value-type="string">
            <text:p>BRU</text:p>
          </table:table-cell>
          <table:table-cell/>
          <table:table-cell office:value-type="string">
            <text:p>BRU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MEX</text:p>
          </table:table-cell>
          <table:table-cell office:value-type="string">
            <text:p>OST</text:p>
          </table:table-cell>
          <table:table-cell/>
          <table:table-cell office:value-type="string">
            <text:p>EST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 office:value-type="string">
            <text:p>streda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OST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E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RUS</text:p>
          </table:table-cell>
          <table:table-cell office:value-type="string">
            <text:p>AFG</text:p>
          </table:table-cell>
          <table:table-cell/>
          <table:table-cell office:value-type="string">
            <text:p>E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MEX</text:p>
          </table:table-cell>
          <table:table-cell office:value-type="string">
            <text:p>EST</text:p>
          </table:table-cell>
          <table:table-cell/>
          <table:table-cell office:value-type="string">
            <text:p>EST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JAP</text:p>
          </table:table-cell>
          <table:table-cell/>
          <table:table-cell office:value-type="string">
            <text:p>E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 office:value-type="string">
            <text:p>ctvrtek</text:p>
          </table:table-cell>
          <table:table-cell table:number-columns-repeated="3"/>
          <table:table-cell office:value-type="string">
            <text:p>EST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BRU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JAP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EST</text:p>
          </table:table-cell>
          <table:table-cell office:value-type="string">
            <text:p>OST</text:p>
          </table:table-cell>
          <table:table-cell/>
          <table:table-cell office:value-type="string">
            <text:p>JAP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JAP</text:p>
          </table:table-cell>
          <table:table-cell office:value-type="string">
            <text:p>RUS</text:p>
          </table:table-cell>
          <table:table-cell/>
          <table:table-cell office:value-type="string">
            <text:p>JAP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AFG</text:p>
          </table:table-cell>
          <table:table-cell office:value-type="string">
            <text:p>MEX</text:p>
          </table:table-cell>
          <table:table-cell/>
          <table:table-cell office:value-type="string">
            <text:p>JAP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 office:value-type="string">
            <text:p>patek</text:p>
          </table:table-cell>
          <table:table-cell table:number-columns-repeated="3"/>
          <table:table-cell office:value-type="string">
            <text:p>JAP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EST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JAP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RUS</text:p>
          </table:table-cell>
          <table:table-cell office:value-type="string">
            <text:p>BRU</text:p>
          </table:table-cell>
          <table:table-cell/>
          <table:table-cell office:value-type="string">
            <text:p>JAP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OST</text:p>
          </table:table-cell>
          <table:table-cell office:value-type="string">
            <text:p>AFG</text:p>
          </table:table-cell>
          <table:table-cell/>
          <table:table-cell office:value-type="string">
            <text:p>MEX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MEX</text:p>
          </table:table-cell>
          <table:table-cell office:value-type="string">
            <text:p>JAP</text:p>
          </table:table-cell>
          <table:table-cell/>
          <table:table-cell office:value-type="string">
            <text:p>MEX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 office:value-type="string">
            <text:p>sobota</text:p>
          </table:table-cell>
          <table:table-cell table:number-columns-repeated="3"/>
          <table:table-cell office:value-type="string">
            <text:p>MEX</text:p>
          </table:table-cell>
          <table:table-cell office:value-type="string">
            <text:p>OST</text:p>
          </table:table-cell>
          <table:table-cell office:value-type="string">
            <text:p>doma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/>
          <table:table-cell table:style-name="ce1" office:value-type="string">
            <text:p>RUS</text:p>
          </table:table-cell>
          <table:table-cell table:style-name="ce1" office:value-type="string">
            <text:p>pauza</text:p>
          </table:table-cell>
          <table:table-cell/>
          <table:table-cell office:value-type="string">
            <text:p>MEX</text:p>
          </table:table-cell>
          <table:table-cell office:value-type="string">
            <text:p>EST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AFG</text:p>
          </table:table-cell>
          <table:table-cell office:value-type="string">
            <text:p>EST</text:p>
          </table:table-cell>
          <table:table-cell/>
          <table:table-cell office:value-type="string">
            <text:p>MEX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BRU</text:p>
          </table:table-cell>
          <table:table-cell office:value-type="string">
            <text:p>MEX</text:p>
          </table:table-cell>
          <table:table-cell/>
          <table:table-cell office:value-type="string">
            <text:p>MEX</text:p>
          </table:table-cell>
          <table:table-cell office:value-type="string">
            <text:p>JAP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/>
          <table:table-cell office:value-type="string">
            <text:p>JAP</text:p>
          </table:table-cell>
          <table:table-cell office:value-type="string">
            <text:p>OST</text:p>
          </table:table-cell>
          <table:table-cell/>
          <table:table-cell office:value-type="string">
            <text:p>MEX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RUS</text:p>
          </table:table-cell>
          <table:table-cell office:value-type="string">
            <text:p>doma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OST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MEX</text:p>
          </table:table-cell>
          <table:table-cell office:value-type="string">
            <text:p>doma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AFG</text:p>
          </table:table-cell>
          <table:table-cell office:value-type="string">
            <text:p>doma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BRU</text:p>
          </table:table-cell>
          <table:table-cell office:value-type="string">
            <text:p>doma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RUS</text:p>
          </table:table-cell>
          <table:table-cell office:value-type="string">
            <text:p>pauza</text:p>
          </table:table-cell>
          <table:table-cell office:value-type="string">
            <text:p>doma</text:p>
          </table:table-cell>
          <table:table-cell office:value-type="string">
            <text:p>sobota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AFG</text:p>
          </table:table-cell>
          <table:table-cell office:value-type="string">
            <text:p>host</text:p>
          </table:table-cell>
          <table:table-cell office:value-type="string">
            <text:p>nedele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MEX</text:p>
          </table:table-cell>
          <table:table-cell office:value-type="string">
            <text:p>host</text:p>
          </table:table-cell>
          <table:table-cell office:value-type="string">
            <text:p>pondeli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JAP</text:p>
          </table:table-cell>
          <table:table-cell office:value-type="string">
            <text:p>host</text:p>
          </table:table-cell>
          <table:table-cell office:value-type="string">
            <text:p>utery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OST</text:p>
          </table:table-cell>
          <table:table-cell office:value-type="string">
            <text:p>host</text:p>
          </table:table-cell>
          <table:table-cell office:value-type="string">
            <text:p>streda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BRU</text:p>
          </table:table-cell>
          <table:table-cell office:value-type="string">
            <text:p>host</text:p>
          </table:table-cell>
          <table:table-cell office:value-type="string">
            <text:p>ctvrtek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EST</text:p>
          </table:table-cell>
          <table:table-cell office:value-type="string">
            <text:p>host</text:p>
          </table:table-cell>
          <table:table-cell office:value-type="string">
            <text:p>patek</text:p>
          </table:table-cell>
          <table:table-cell table:number-columns-repeated="1016"/>
        </table:table-row>
        <table:table-row table:style-name="ro1">
          <table:table-cell table:number-columns-repeated="4"/>
          <table:table-cell office:value-type="string">
            <text:p>pauza</text:p>
          </table:table-cell>
          <table:table-cell office:value-type="string">
            <text:p>RUS</text:p>
          </table:table-cell>
          <table:table-cell office:value-type="string">
            <text:p>host</text:p>
          </table:table-cell>
          <table:table-cell office:value-type="string">
            <text:p>sobota</text:p>
          </table:table-cell>
          <table:table-cell table:number-columns-repeated="1016"/>
        </table:table-row>
      </table:table>
      <table:named-expressions>
        <table:named-range table:name="Excel_BuiltIn_Print_Area_4" table:base-cell-address="$List1.$A$1" table:cell-range-address="$dohromady.$A$5:.$H$60" table:range-usable-as="print-range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cs" fo:country="CZ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Kč</number:text>
    </number:number-style>
    <number:number-style style:name="N109">
      <number:text>-</number:text>
      <number:number number:decimal-places="0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Kč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Kč</number:text>
    </number:number-style>
    <number:number-style style:name="N112">
      <number:text>-</number:text>
      <number:number number:decimal-places="2" number:min-integer-digits="1" number:grouping="true"/>
      <number:text> Kč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Kč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number:text>-</number:text>
      <number:number number: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21P0" style:volatile="true">
      <number:text> </number:text>
      <number:number number:decimal-places="0" number:min-integer-digits="1" number:grouping="true"/>
      <number:text>      </number:text>
    </number:number-style>
    <number:number-style style:name="N121P1" style:volatile="true">
      <number:text>-</number:text>
      <number:number number:decimal-places="0" number:min-integer-digits="1" number:grouping="true"/>
      <number:text>      </number:text>
    </number:number-style>
    <number:number-style style:name="N121P2" style:volatile="true">
      <number:text> -     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</number:text>
      <number:number number:decimal-places="0" number:min-integer-digits="1" number:grouping="true"/>
      <number:text> Kč </number:text>
    </number:number-style>
    <number:number-style style:name="N125P1" style:volatile="true">
      <number:text>-</number:text>
      <number:number number:decimal-places="0" number:min-integer-digits="1" number:grouping="true"/>
      <number:text> Kč </number:text>
    </number:number-style>
    <number:number-style style:name="N125P2" style:volatile="true">
      <number:text> - Kč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number number:decimal-places="2" number:min-integer-digits="1" number:grouping="true"/>
      <number:text>      </number:text>
    </number:number-style>
    <number:number-style style:name="N129P1" style:volatile="true">
      <number:text>-</number:text>
      <number:number number:decimal-places="2" number:min-integer-digits="1" number:grouping="true"/>
      <number:text>      </number:text>
    </number:number-style>
    <number:number-style style:name="N129P2" style:volatile="true">
      <number:text> -</number:text>
      <number:number number:decimal-places="0" number:min-integer-digits="0"/>
      <number:text>     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Kč </number:text>
    </number:number-style>
    <number:number-style style:name="N133P1" style:volatile="true">
      <number:text>-</number:text>
      <number:number number:decimal-places="2" number:min-integer-digits="1" number:grouping="true"/>
      <number:text> Kč </number:text>
    </number:number-style>
    <number:number-style style:name="N133P2" style:volatile="true">
      <number:text> -</number:text>
      <number:number number:decimal-places="0" number:min-integer-digits="0"/>
      <number:text> Kč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number:min-integer-digits="3" number:min-exponent-digits="1"/>
    </number:number-style>
    <number:number-style style:name="N139P0" style:volatile="true">
      <number:text>Yes</number:text>
    </number:number-style>
    <number:number-style style:name="N139P1" style:volatile="true">
      <number:text>Yes</number:text>
    </number:number-style>
    <number:number-style style:name="N139">
      <number:text>N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True</number:text>
    </number:number-style>
    <number:number-style style:name="N141P1" style:volatile="true">
      <number:text>True</number:text>
    </number:number-style>
    <number:number-style style:name="N141">
      <number:text>False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text>On</number:text>
    </number:number-style>
    <number:number-style style:name="N143P1" style:volatile="true">
      <number:text>On</number:text>
    </number:number-style>
    <number:number-style style:name="N143">
      <number:text>Off</number:text>
      <style:map style:condition="value()&gt;0" style:apply-style-name="N143P0"/>
      <style:map style:condition="value()&lt;0" style:apply-style-name="N143P1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5">
      <style:page-layout-properties style:num-format="1" style:print-orientation="portrait" fo:margin-top="2.499cm" fo:margin-bottom="2.499cm" fo:margin-left="2cm" fo:margin-right="2cm" style:first-page-number="continue" style:scale-to="100%" style:table-centering="both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5-30">30.05.2012</text:date>, <text:time>10:32:52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List1" style:display-name="PageStyle_Lis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rozpis" style:display-name="PageStyle_rozpi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o_20_hracich" style:display-name="PageStyle_po hracich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ohromady" style:display-name="PageStyle_dohromady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mfrait</meta:initial-creator>
    <meta:creation-date>2012-05-29T13:50:12</meta:creation-date>
    <dc:date>2012-05-30T10:31:53.04</dc:date>
    <meta:print-date>2012-05-30T10:19:58</meta:print-date>
    <meta:generator>OpenOffice.org/3.0$Win32 OpenOffice.org_project/300m9$Build-9358</meta:generator>
    <meta:document-statistic meta:table-count="4" meta:cell-count="1247" meta:object-count="0"/>
    <meta:user-defined meta:name="Informace 1"/>
    <meta:user-defined meta:name="Informace 2"/>
    <meta:user-defined meta:name="Informace 3"/>
    <meta:user-defined meta:name="Informace 4"/>
  </office:meta>
</office:document-meta>
</file>